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Calibri" svg:font-family="Calibri" style:font-family-generic="swiss"/>
    <style:font-face style:name="FreeSans1" svg:font-family="FreeSans" style:font-family-generic="swiss"/>
    <style:font-face style:name="Droid Sans Fallback1" svg:font-family="'Droid Sans Fallback'" style:font-family-generic="modern" style:font-pitch="fixed"/>
    <style:font-face style:name="Liberation Mono" svg:font-family="'Liberation Mono'" style:font-family-generic="modern" style:font-pitch="fixed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style:contextual-spacing="false" fo:line-height="100%"/>
      <style:text-properties style:font-name="Arial" fo:font-size="11pt" style:font-size-asian="11pt" style:font-size-complex="11pt"/>
    </style:style>
    <style:style style:name="P2" style:family="paragraph" style:parent-style-name="Text_20_body" style:list-style-name="L2">
      <style:paragraph-properties fo:margin-top="0in" fo:margin-bottom="0in" style:contextual-spacing="false" fo:line-height="100%"/>
      <style:text-properties style:font-name="Arial" fo:font-size="11pt" officeooo:paragraph-rsid="000c0361" style:font-size-asian="11pt" style:font-size-complex="11pt"/>
    </style:style>
    <style:style style:name="P3" style:family="paragraph" style:parent-style-name="Text_20_body">
      <style:paragraph-properties fo:margin-top="0in" fo:margin-bottom="0in" style:contextual-spacing="false" fo:line-height="100%"/>
      <style:text-properties style:font-name="Arial" fo:font-size="11pt" officeooo:paragraph-rsid="000c0361" style:font-size-asian="11pt" style:font-size-complex="11pt"/>
    </style:style>
    <style:style style:name="P4" style:family="paragraph" style:parent-style-name="Text_20_body">
      <style:paragraph-properties fo:margin-top="0in" fo:margin-bottom="0in" style:contextual-spacing="false" fo:line-height="100%" fo:break-before="page"/>
      <style:text-properties style:font-name="Arial" fo:font-size="11pt" style:font-size-asian="11pt" style:font-size-complex="11pt"/>
    </style:style>
    <style:style style:name="T1" style:family="text">
      <style:text-properties officeooo:rsid="000c0361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weight-asian="bold" style:font-style-complex="italic" style:font-weight-complex="bold"/>
    </style:style>
    <style:style style:name="T4" style:family="text">
      <style:text-properties fo:font-weight="bold" style:font-weight-asian="bold" style:font-weight-complex="bol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3499080137425544166" text:style-name="L2">
        <text:list-item>
          <text:p text:style-name="P2">What does the ozone layer protect us from?</text:p>
        </text:list-item>
        <text:list-item>
          <text:p text:style-name="P2">If there was no ozone layer, what would we be exposed to?</text:p>
        </text:list-item>
        <text:list-item>
          <text:p text:style-name="P2">When does the ozone hole occur?</text:p>
        </text:list-item>
        <text:list-item>
          <text:p text:style-name="P2">During these months what happens?</text:p>
        </text:list-item>
        <text:list-item>
          <text:p text:style-name="P2">What is the name of the agreement to halt the use of ozone depleting substances?</text:p>
        </text:list-item>
        <text:list-item>
          <text:p text:style-name="P2">In which year was the maximum ozone hole?</text:p>
        </text:list-item>
        <text:list-item>
          <text:p text:style-name="P2">By what year should the ozone hole have recovered?</text:p>
        </text:list-item>
        <text:list-item>
          <text:p text:style-name="P2">How are CFCs related to global warming?</text:p>
        </text:list-item>
      </text:list>
      <text:p text:style-name="P1"/>
      <text:p text:style-name="P1"/>
      <text:p text:style-name="P1"/>
      <text:p text:style-name="P1"/>
      <text:p text:style-name="P1"/>
      <text:list xml:id="list133951897541827" text:continue-list="list3499080137425544166" text:style-name="L2">
        <text:list-item text:start-value="1">
          <text:p text:style-name="P2">What does the ozone layer protect us from?</text:p>
        </text:list-item>
        <text:list-item>
          <text:p text:style-name="P2">If there was no ozone layer, what would we be exposed to?</text:p>
        </text:list-item>
        <text:list-item>
          <text:p text:style-name="P2">When does the ozone hole occur?</text:p>
        </text:list-item>
        <text:list-item>
          <text:p text:style-name="P2">During these months what happens?</text:p>
        </text:list-item>
        <text:list-item>
          <text:p text:style-name="P2">What is the name of the agreement to halt the use of ozone depleting substances?</text:p>
        </text:list-item>
        <text:list-item>
          <text:p text:style-name="P2">In which year was the maximum ozone hole?</text:p>
        </text:list-item>
        <text:list-item>
          <text:p text:style-name="P2">By what year should the ozone hole have recovered?</text:p>
        </text:list-item>
        <text:list-item>
          <text:p text:style-name="P2">How are CFCs related to global warming?</text:p>
        </text:list-item>
      </text:list>
      <text:p text:style-name="P3"/>
      <text:p text:style-name="P3"/>
      <text:p text:style-name="P3"/>
      <text:p text:style-name="P3"/>
      <text:p text:style-name="P3"/>
      <text:list xml:id="list133950309290982" text:continue-list="list133951897541827" text:style-name="L2">
        <text:list-item text:start-value="1">
          <text:p text:style-name="P2">What does the ozone layer protect us from?</text:p>
        </text:list-item>
        <text:list-item>
          <text:p text:style-name="P2">If there was no ozone layer, what would we be exposed to?</text:p>
        </text:list-item>
        <text:list-item>
          <text:p text:style-name="P2">When does the ozone hole occur?</text:p>
        </text:list-item>
        <text:list-item>
          <text:p text:style-name="P2">During these months what happens?</text:p>
        </text:list-item>
        <text:list-item>
          <text:p text:style-name="P2">What is the name of the agreement to halt the use of ozone depleting substances?</text:p>
        </text:list-item>
        <text:list-item>
          <text:p text:style-name="P2">In which year was the maximum ozone hole?</text:p>
        </text:list-item>
        <text:list-item>
          <text:p text:style-name="P2">By what year should the ozone hole have recovered?</text:p>
        </text:list-item>
        <text:list-item>
          <text:p text:style-name="P2">How are CFCs related to global warming?</text:p>
        </text:list-item>
      </text:list>
      <text:p text:style-name="P3"/>
      <text:p text:style-name="P3"/>
      <text:p text:style-name="P3"/>
      <text:p text:style-name="P3"/>
      <text:p text:style-name="P3"/>
      <text:list xml:id="list133951644886199" text:continue-list="list133950309290982" text:style-name="L2">
        <text:list-item text:start-value="1">
          <text:p text:style-name="P2">What does the ozone layer protect us from?</text:p>
        </text:list-item>
        <text:list-item>
          <text:p text:style-name="P2">If there was no ozone layer, what would we be exposed to?</text:p>
        </text:list-item>
        <text:list-item>
          <text:p text:style-name="P2">When does the ozone hole occur?</text:p>
        </text:list-item>
        <text:list-item>
          <text:p text:style-name="P2">During these months what happens?</text:p>
        </text:list-item>
        <text:list-item>
          <text:p text:style-name="P2">What is the name of the agreement to halt the use of ozone depleting substances?</text:p>
        </text:list-item>
        <text:list-item>
          <text:p text:style-name="P2">In which year was the maximum ozone hole?</text:p>
        </text:list-item>
        <text:list-item>
          <text:p text:style-name="P2">By what year should the ozone hole have recovered?</text:p>
        </text:list-item>
        <text:list-item>
          <text:p text:style-name="P2">How are CFCs related to global warming?</text:p>
        </text:list-item>
      </text:list>
      <text:p text:style-name="P3"/>
      <text:p text:style-name="P3"/>
      <text:p text:style-name="P3"/>
      <text:p text:style-name="P3"/>
      <text:p text:style-name="P3"/>
      <text:list xml:id="list133951270652933" text:continue-list="list133951644886199" text:style-name="L2">
        <text:list-item text:start-value="1">
          <text:p text:style-name="P2">What does the ozone layer protect us from?</text:p>
        </text:list-item>
        <text:list-item>
          <text:p text:style-name="P2">If there was no ozone layer, what would we be exposed to?</text:p>
        </text:list-item>
        <text:list-item>
          <text:p text:style-name="P2">When does the ozone hole occur?</text:p>
        </text:list-item>
        <text:list-item>
          <text:p text:style-name="P2">During these months what happens?</text:p>
        </text:list-item>
        <text:list-item>
          <text:p text:style-name="P2">What is the name of the agreement to halt the use of ozone depleting substances?</text:p>
        </text:list-item>
        <text:list-item>
          <text:p text:style-name="P2">In which year was the maximum ozone hole?</text:p>
        </text:list-item>
        <text:list-item>
          <text:p text:style-name="P2">By what year should the ozone hole have recovered?</text:p>
        </text:list-item>
        <text:list-item>
          <text:p text:style-name="P2">How are CFCs related to global warming?</text:p>
        </text:list-item>
      </text:list>
      <text:p text:style-name="P4"><text:span text:style-name="T1">1<text:tab/></text:span>What does the ozone layer protect us from?</text:p>
      <text:p text:style-name="P1"><text:tab/><text:tab/><text:span text:style-name="T3">Protect us from UV radiation</text:span></text:p>
      <text:p text:style-name="P1"/>
      <text:p text:style-name="P1"><text:span text:style-name="T1">2<text:tab/></text:span>If there was no ozone layer, what would we be exposed to?</text:p>
      <text:p text:style-name="P1"><text:tab/><text:tab/><text:span text:style-name="T3">70x more UV radiation without ozone layer</text:span></text:p>
      <text:p text:style-name="P1"/>
      <text:p text:style-name="P1"><text:span text:style-name="T1">3<text:tab/></text:span>When does the ozone hole occur?</text:p>
      <text:p text:style-name="P1"><text:tab/><text:tab/><text:span text:style-name="T3">August, September, October</text:span></text:p>
      <text:p text:style-name="P1"/>
      <text:p text:style-name="P1"><text:span text:style-name="T1">4<text:tab/></text:span>During these months what happens?</text:p>
      <text:p text:style-name="P1"><text:tab/><text:tab/><text:span text:style-name="T3">all the ozone in the stratosphere at 12-20km is destroyed</text:span></text:p>
      <text:p text:style-name="P1"/>
      <text:p text:style-name="P1"><text:span text:style-name="T1">5<text:tab/></text:span>What is the name of the agreement to halt the use of ozone depleting substances?</text:p>
      <text:p text:style-name="P1"><text:tab/><text:tab/><text:span text:style-name="T3">Montreal protocol</text:span></text:p>
      <text:p text:style-name="P1"/>
      <text:p text:style-name="P1"><text:span text:style-name="T1">6<text:tab/></text:span>In which year was the maximum ozone hole?</text:p>
      <text:p text:style-name="P1"><text:tab/><text:tab/><text:span text:style-name="T3">2006</text:span></text:p>
      <text:p text:style-name="P1"/>
      <text:p text:style-name="P1"><text:span text:style-name="T1">7<text:tab/></text:span>By what year should the ozone hole have recovered?</text:p>
      <text:p text:style-name="P1"><text:tab/><text:tab/><text:span text:style-name="T3">2065</text:span></text:p>
      <text:p text:style-name="P1"/>
      <text:p text:style-name="P1"><text:span text:style-name="T1">8<text:tab/></text:span>How are CFCs related to global warming?</text:p>
      <text:p text:style-name="P1"><text:tab/><text:tab/><text:span text:style-name="T3">They are also potent greenhouse gases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Calibri" svg:font-family="Calibri" style:font-family-generic="swiss"/>
    <style:font-face style:name="FreeSans1" svg:font-family="FreeSans" style:font-family-generic="swiss"/>
    <style:font-face style:name="Droid Sans Fallback1" svg:font-family="'Droid Sans Fallback'" style:font-family-generic="modern" style:font-pitch="fixed"/>
    <style:font-face style:name="Liberation Mono" svg:font-family="'Liberation Mono'" style:font-family-generic="modern" style:font-pitch="fixed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02in" style:writing-mode="page"/>
      <style:text-properties style:use-window-font-color="true" style:font-name="Calibri" fo:font-size="12pt" fo:language="en" fo:country="US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name="Calibri" fo:font-family="Calibri" style:font-family-generic="swiss"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style:font-name="Calibri" fo:font-family="Calibri" style:font-family-generic="swiss"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size-asian="12pt" style:font-name-complex="FreeSans1" style:font-family-complex="FreeSans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Liberation Mono" fo:font-family="'Liberation Mono'" style:font-family-generic="modern" style:font-pitch="fixed" fo:font-size="10pt" style:font-name-asian="Droid Sans Fallback1" style:font-family-asian="'Droid Sans Fallback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701in" fo:page-height="11.6902in" style:num-format="1" style:print-orientation="portrait" fo:margin-top="0.5in" fo:margin-bottom="0.5in" fo:margin-left="0.5in" fo:margin-right="0.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5-02-09T13:39:49.866414839</dc:date>
    <dc:creator>john </dc:creator>
    <meta:document-statistic meta:table-count="0" meta:image-count="0" meta:object-count="0" meta:page-count="2" meta:paragraph-count="56" meta:word-count="503" meta:character-count="2564" meta:non-whitespace-character-count="2141"/>
    <meta:generator>LibreOffice/4.2.7.2$Linux_x86 LibreOffice_project/420m0$Build-2</meta:generator>
  </office:meta>
</office:document-meta>
</file>